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c83ee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1c83ee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2179f4" fo:background-color="transparent" loext:char-shading-value="0"/>
    </style:style>
    <style:style style:name="T7" style:family="text">
      <style:text-properties officeooo:rsid="0020506e" fo:background-color="transparent" loext:char-shading-value="0"/>
    </style:style>
    <style:style style:name="T8" style:family="text">
      <style:text-properties officeooo:rsid="0032be36"/>
    </style:style>
    <style:style style:name="T9" style:family="text">
      <style:text-properties officeooo:rsid="000a6ec5"/>
    </style:style>
    <style:style style:name="T10" style:family="text">
      <style:text-properties officeooo:rsid="000caddb"/>
    </style:style>
    <style:style style:name="T11" style:family="text">
      <style:text-properties officeooo:rsid="00119d78"/>
    </style:style>
    <style:style style:name="T12" style:family="text">
      <style:text-properties officeooo:rsid="0003841e"/>
    </style:style>
    <style:style style:name="T13" style:family="text">
      <style:text-properties officeooo:rsid="00177931"/>
    </style:style>
    <style:style style:name="T14" style:family="text">
      <style:text-properties officeooo:rsid="00127dff"/>
    </style:style>
    <style:style style:name="T15" style:family="text">
      <style:text-properties officeooo:rsid="000910a4"/>
    </style:style>
    <style:style style:name="T16" style:family="text">
      <style:text-properties style:font-name="Times New Roman" fo:font-size="14pt" officeooo:rsid="001fc765" style:font-size-asian="14pt" style:font-size-complex="14pt"/>
    </style:style>
    <style:style style:name="T17" style:family="text">
      <style:text-properties style:font-name="Times New Roman" fo:font-size="14pt" officeooo:rsid="0032be36" style:font-size-asian="14pt" style:font-size-complex="14pt"/>
    </style:style>
    <style:style style:name="T18" style:family="text">
      <style:text-properties style:font-name="Times New Roman" fo:font-size="14pt" officeooo:rsid="001f0269" style:font-size-asian="14pt" style:font-size-complex="14pt"/>
    </style:style>
    <style:style style:name="T19" style:family="text">
      <style:text-properties style:font-name="Times New Roman" fo:font-size="14pt" officeooo:rsid="0020d113" style:font-size-asian="14pt" style:font-size-complex="14pt"/>
    </style:style>
    <style:style style:name="T20" style:family="text">
      <style:text-properties style:font-name="Times New Roman" fo:font-size="14pt" officeooo:rsid="001300cf" style:font-size-asian="14pt" style:font-size-complex="14pt"/>
    </style:style>
    <style:style style:name="T21" style:family="text">
      <style:text-properties style:font-name="Times New Roman" fo:font-size="14pt" officeooo:rsid="00083106" style:font-size-asian="14pt" style:font-size-complex="14pt"/>
    </style:style>
    <style:style style:name="T22" style:family="text">
      <style:text-properties style:font-name="Times New Roman" fo:font-size="14pt" officeooo:rsid="002d9e49" style:font-size-asian="14pt" style:font-size-complex="14pt"/>
    </style:style>
    <style:style style:name="T23" style:family="text">
      <style:text-properties style:font-name="Times New Roman" fo:font-size="14pt" officeooo:rsid="00116551" style:font-size-asian="14pt" style:font-size-complex="14pt"/>
    </style:style>
    <style:style style:name="T24" style:family="text">
      <style:text-properties style:font-name="Times New Roman" fo:font-size="14pt" officeooo:rsid="00075807" style:font-size-asian="14pt" style:font-size-complex="14pt"/>
    </style:style>
    <style:style style:name="T25" style:family="text">
      <style:text-properties style:font-name="Times New Roman" fo:font-size="14pt" officeooo:rsid="001da688" style:font-size-asian="14pt" style:font-size-complex="14pt"/>
    </style:style>
    <style:style style:name="T26" style:family="text">
      <style:text-properties style:font-name="Times New Roman" fo:font-size="14pt" officeooo:rsid="0004290a" style:font-size-asian="14pt" style:font-size-complex="14pt"/>
    </style:style>
    <style:style style:name="T27" style:family="text">
      <style:text-properties style:font-name="Times New Roman" fo:font-size="14pt" officeooo:rsid="002f45e0" style:font-size-asian="14pt" style:font-size-complex="14pt"/>
    </style:style>
    <style:style style:name="T28" style:family="text">
      <style:text-properties style:font-name="Times New Roman" fo:font-size="14pt" officeooo:rsid="002292d7" style:font-size-asian="14pt" style:font-size-complex="14pt"/>
    </style:style>
    <style:style style:name="T29" style:family="text">
      <style:text-properties style:font-name="Times New Roman" fo:font-size="14pt" officeooo:rsid="00247a64" style:font-size-asian="14pt" style:font-size-complex="14pt"/>
    </style:style>
    <style:style style:name="T30" style:family="text">
      <style:text-properties style:font-name="Times New Roman" fo:font-size="14pt" officeooo:rsid="002704f6" style:font-size-asian="14pt" style:font-size-complex="14pt"/>
    </style:style>
    <style:style style:name="T31" style:family="text">
      <style:text-properties style:font-name="Times New Roman" fo:font-size="14pt" officeooo:rsid="001dccd5" style:font-size-asian="14pt" style:font-size-complex="14pt"/>
    </style:style>
    <style:style style:name="T32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33" style:family="text">
      <style:text-properties style:font-name="Times New Roman" fo:font-size="14pt" fo:font-style="normal" officeooo:rsid="00083106" style:font-size-asian="14pt" style:font-style-asian="normal" style:font-size-complex="14pt" style:font-style-complex="normal"/>
    </style:style>
    <style:style style:name="T34" style:family="text">
      <style:text-properties style:font-name="Times New Roman" fo:font-size="14pt" fo:font-style="normal" officeooo:rsid="000abd43" style:font-size-asian="14pt" style:font-style-asian="normal" style:font-size-complex="14pt" style:font-style-complex="normal"/>
    </style:style>
    <style:style style:name="T35" style:family="text">
      <style:text-properties style:font-name="Times New Roman" fo:font-size="14pt" fo:language="ru" fo:country="RU" officeooo:rsid="0030c313" style:font-size-asian="14pt" style:font-size-complex="14pt"/>
    </style:style>
    <style:style style:name="T36" style:family="text">
      <style:text-properties style:font-name="Times New Roman" fo:font-size="14pt" fo:language="ru" fo:country="RU" officeooo:rsid="002f45e0" style:font-size-asian="14pt" style:font-size-complex="14pt"/>
    </style:style>
    <style:style style:name="T37" style:family="text">
      <style:text-properties style:font-name="Times New Roman" fo:font-size="14pt" fo:language="ru" fo:country="RU" officeooo:rsid="00075807" style:font-size-asian="14pt" style:font-size-complex="14pt"/>
    </style:style>
    <style:style style:name="T38" style:family="text">
      <style:text-properties style:font-name="Times New Roman" fo:font-size="14pt" fo:language="en" fo:country="US" officeooo:rsid="002f45e0" style:font-size-asian="14pt" style:font-size-complex="14pt"/>
    </style:style>
    <style:style style:name="T39" style:family="text">
      <style:text-properties fo:color="#000000" loext:opacity="100%" style:font-name="Times New Roman" fo:font-size="14pt" style:text-underline-style="none" fo:font-weight="normal" officeooo:rsid="000e5370" style:font-size-asian="14pt" style:language-asian="ru" style:country-asian="RU" style:font-weight-asian="normal" style:font-size-complex="14pt" style:font-weight-complex="normal"/>
    </style:style>
    <style:style style:name="T40" style:family="text">
      <style:text-properties fo:color="#000000" loext:opacity="100%" style:font-name="Times New Roman" fo:font-size="14pt" style:text-underline-style="none" fo:font-weight="normal" officeooo:rsid="0010a053" style:font-size-asian="14pt" style:language-asian="ru" style:country-asian="RU" style:font-weight-asian="normal" style:font-size-complex="14pt" style:font-weight-complex="normal"/>
    </style:style>
    <style:style style:name="T41" style:family="text">
      <style:text-properties fo:color="#000000" loext:opacity="100%" style:font-name="Times New Roman" fo:font-size="14pt" style:text-underline-style="none" fo:font-weight="normal" officeooo:rsid="0032be36" style:font-size-asian="14pt" style:language-asian="ru" style:country-asian="RU" style:font-weight-asian="normal" style:font-size-complex="14pt" style:font-weight-complex="normal"/>
    </style:style>
    <style:style style:name="T42" style:family="text">
      <style:text-properties fo:color="#000000" loext:opacity="100%" style:font-name="Times New Roman" fo:font-size="14pt" style:text-underline-style="none" fo:font-weight="normal" officeooo:rsid="000cda16" style:font-size-asian="14pt" style:language-asian="ru" style:country-asian="RU" style:font-weight-asian="normal" style:font-size-complex="14pt" style:font-weight-complex="normal"/>
    </style:style>
    <style:style style:name="T43" style:family="text">
      <style:text-properties fo:color="#000000" loext:opacity="100%" style:font-name="Times New Roman" fo:font-size="14pt" style:text-underline-style="none" fo:font-weight="normal" officeooo:rsid="00247a64" style:font-size-asian="14pt" style:language-asian="ru" style:country-asian="RU" style:font-weight-asian="normal" style:font-size-complex="14pt" style:font-weight-complex="normal"/>
    </style:style>
    <style:style style:name="T44" style:family="text">
      <style:text-properties officeooo:rsid="001c83e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8">проведении </text:span><text:span text:style-name="T9">внепланово</text:span><text:span text:style-name="T10">го</text:span><text:span text:style-name="T8"> </text:span><text:span text:style-name="T44">экспертно-аналитического</text:span><text:span text:style-name="T8"> мероприятия </text:span></text:p>
      <text:p text:style-name="P1"><text:span text:style-name="T11">Основание: Распоряжение </text:span><text:span text:style-name="T12">контрольно-счетной палаты муниципального образования Курганинский район 15</text:span><text:span text:style-name="T13">.0</text:span><text:span text:style-name="T12">7</text:span><text:span text:style-name="T13">.</text:span><text:span text:style-name="T14">202</text:span><text:span text:style-name="T13">4</text:span><text:span text:style-name="T15"> </text:span><text:span text:style-name="T11">года № </text:span><text:span text:style-name="T12">32</text:span><text:span text:style-name="T13">-</text:span><text:span text:style-name="T11">РО.</text:span></text:p>
      <text:p text:style-name="P2"><text:span text:style-name="T16"><text:tab/></text:span><text:span text:style-name="T31">Н</text:span><text:span text:style-name="T17">а основании</text:span><text:span text:style-name="T39"> </text:span><text:span text:style-name="T40">письм</text:span><text:span text:style-name="T41">а</text:span><text:span text:style-name="T40"> Прокуратуры Курганиского района от </text:span><text:span text:style-name="T42">16 апре</text:span><text:span text:style-name="T43">ля</text:span><text:span text:style-name="T42"> </text:span><text:span text:style-name="T40">202</text:span><text:span text:style-name="T42">4</text:span><text:span text:style-name="T40"> г</text:span><text:span text:style-name="T42">ода</text:span><text:span text:style-name="T40"> № 07-</text:span><text:span text:style-name="T43">08</text:span><text:span text:style-name="T40">-2024/1965-24-20030031</text:span><text:span text:style-name="T18">,</text:span><text:span text:style-name="T19"> </text:span><text:span text:style-name="Основной_20_шрифт_20_абзаца"><text:span text:style-name="T32">на</text:span></text:span><text:span text:style-name="T20"> </text:span><text:span text:style-name="T19">основании </text:span><text:span text:style-name="T21">пункт</text:span><text:span text:style-name="T19">а</text:span><text:span text:style-name="T21"> 1, статьи 18 </text:span><text:span text:style-name="T22">Федерального закона от </text:span><text:span text:style-name="T21"><text:s/>от 7 февраля 2011</text:span><text:span text:style-name="T33"> г</text:span><text:span text:style-name="T34">ода</text:span><text:span text:style-name="T33"> </text:span><text:span text:style-name="T34">№ </text:span><text:span text:style-name="Emphasis"><text:span text:style-name="T33">6</text:span></text:span><text:span text:style-name="T33">-</text:span><text:span text:style-name="Emphasis"><text:span text:style-name="T33">ФЗ </text:span></text:span><text:span text:style-name="T21">"Об общих принципах организации и деятельности контрольно-счетных органов субъектов Российской Федерации, федеральных территорий и муниципальных образований", соглашения от 30 </text:span><text:span text:style-name="T22">марта </text:span><text:span text:style-name="T21">2015 </text:span><text:span text:style-name="T22">года </text:span><text:span text:style-name="T21">«О взаимодействи</text:span><text:span text:style-name="T23">е</text:span><text:span text:style-name="T21"> с прокуратурой Курганинского района» </text:span><text:span text:style-name="T24">п</text:span><text:span text:style-name="T25">рове</text:span><text:span text:style-name="T24">дено</text:span><text:span text:style-name="T25"> </text:span><text:span text:style-name="T26"><text:s/></text:span><text:span text:style-name="T31">экспертно-аналитическое</text:span><text:span text:style-name="T27"> мероприятие</text:span><text:span text:style-name="T28"> соблюдения </text:span><text:span text:style-name="T29">муниципальными </text:span><text:span text:style-name="T30">учреждениями муниципального образования К</text:span><text:span text:style-name="T29">урганинский район, </text:span><text:span text:style-name="T30">подведомственными органам местного самоуправления, </text:span><text:span text:style-name="T28">законодательства </text:span><text:span text:style-name="T22">при реализации на территории Курганинского района национального проекта «Образование», </text:span><text:span text:style-name="T27">регионального проекта «Патриотическое воспитание граждан Российской Федерации»</text:span><text:span text:style-name="T22"> </text:span><text:span text:style-name="T27">в части <text:s/>обеспечения оснащения муниципальных образовательных организаций государственными символами Российской Федерации, </text:span><text:span text:style-name="T35"><text:s/></text:span><text:span text:style-name="T36">организации</text:span><text:span text:style-name="T38"> </text:span><text:span text:style-name="T36">мероприятий</text:span><text:span text:style-name="T38"> </text:span><text:span text:style-name="T36">по</text:span><text:span text:style-name="T38"> </text:span><text:span text:style-name="T36">обеспечению</text:span><text:span text:style-name="T38"> </text:span><text:span text:style-name="T36">деятельности</text:span><text:span text:style-name="T38"> </text:span><text:span text:style-name="T36">советников</text:span><text:span text:style-name="T38"> </text:span><text:span text:style-name="T36">директора</text:span><text:span text:style-name="T38"> </text:span><text:span text:style-name="T36">по</text:span><text:span text:style-name="T38"> </text:span><text:span text:style-name="T36">воспитанию</text:span><text:span text:style-name="T38"> </text:span><text:span text:style-name="T37">и вз</text:span><text:span text:style-name="T38">аимодействию </text:span><text:span text:style-name="T37">с </text:span><text:span text:style-name="T36">детскими</text:span><text:span text:style-name="T38"> </text:span><text:span text:style-name="T36">общественными</text:span><text:span text:style-name="T38"> </text:span><text:span text:style-name="T36">объединениями</text:span><text:span text:style-name="T38">.</text:span></text:p>
      <text:p text:style-name="P1"><text:span text:style-name="T2">Отчет </text:span><text:span text:style-name="T1">по результатам проверки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 </text:span><text:span text:style-name="T2"><text:s/></text:span><text:span text:style-name="T5">управлени</text:span><text:span text:style-name="T6">ю</text:span><text:span text:style-name="T5"> образования администрации </text:span><text:span text:style-name="T7">муниципальног</text:span><text:span text:style-name="T2">о образования Курганинский район, муниципальному казенному учреждению «Централи</text:span><text:span text:style-name="T7">зо</text:span><text:span text:style-name="T2">ванна бухгалтерия </text:span><text:span text:style-name="T5">управления образования администрации </text:span><text:span text:style-name="T7">муниципальног</text:span><text:span text:style-name="T2">о образования Курганинский район».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34:21.926000000</meta:creation-date>
    <dc:date>2025-01-17T14:51:08.086000000</dc:date>
    <meta:editing-duration>PT1M54S</meta:editing-duration>
    <meta:editing-cycles>1</meta:editing-cycles>
    <meta:document-statistic meta:table-count="0" meta:image-count="0" meta:object-count="0" meta:page-count="1" meta:paragraph-count="5" meta:word-count="193" meta:character-count="1869" meta:non-whitespace-character-count="1673"/>
    <meta:generator>LibreOffice/7.3.4.2$Windows_X86_64 LibreOffice_project/728fec16bd5f605073805c3c9e7c4212a0120dc5</meta:generator>
  </office:meta>
</office:document-meta>
</file>